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í" style:master-page-name="MP0" style:family="paragraph">
      <style:paragraph-properties fo:break-before="page" fo:margin-top="0.0694in" fo:margin-bottom="0.0694in" fo:line-height="100%"/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cs" style:country-asian="CZ"/>
    </style:style>
    <style:style style:name="P2" style:parent-style-name="Normální" style:family="paragraph">
      <style:paragraph-properties fo:margin-top="0.0694in" fo:margin-bottom="0.0694in" fo:line-height="100%"/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cs" style:country-asian="CZ"/>
    </style:style>
    <style:style style:name="P3" style:parent-style-name="Normální" style:family="paragraph">
      <style:paragraph-properties fo:margin-top="0.0694in" fo:margin-bottom="0.0694in" fo:line-height="100%"/>
    </style:style>
    <style:style style:name="T4" style:parent-style-name="Standardnípísmoodstavce" style:family="text"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cs" style:country-asian="CZ"/>
    </style:style>
    <style:style style:name="P5" style:parent-style-name="Normální" style:family="paragraph">
      <style:paragraph-properties fo:text-align="justify" fo:margin-top="0.0694in" fo:margin-bottom="0.0694in" fo:line-height="100%"/>
      <style:text-properties style:font-name="Calibri" style:font-name-asian="Times New Roman" style:font-name-complex="Calibri" style:letter-kerning="false" fo:font-size="12pt" style:font-size-asian="12pt" style:font-size-complex="12pt" style:language-asian="cs" style:country-asian="CZ"/>
    </style:style>
    <style:style style:name="P6" style:parent-style-name="Normální" style:family="paragraph">
      <style:paragraph-properties fo:text-align="justify" fo:margin-top="0.0694in" fo:margin-bottom="0.0694in" fo:line-height="100%"/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cs" style:country-asian="CZ"/>
    </style:style>
    <style:style style:name="P7" style:parent-style-name="Normální" style:family="paragraph">
      <style:paragraph-properties fo:text-align="justify" fo:margin-top="0.0694in" fo:margin-bottom="0.0694in" fo:line-height="100%"/>
      <style:text-properties style:font-name="Calibri" style:font-name-asian="Times New Roman" style:font-name-complex="Calibri" style:letter-kerning="false" fo:font-size="12pt" style:font-size-asian="12pt" style:font-size-complex="12pt" style:language-asian="cs" style:country-asian="CZ"/>
    </style:style>
    <style:style style:name="P8" style:parent-style-name="Normální" style:family="paragraph">
      <style:paragraph-properties fo:text-align="justify" fo:margin-top="0.0694in" fo:margin-bottom="0.0694in" fo:line-height="100%"/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cs" style:country-asian="CZ"/>
    </style:style>
    <style:style style:name="P9" style:parent-style-name="Normální" style:family="paragraph">
      <style:paragraph-properties fo:text-align="justify" fo:margin-top="0.0694in" fo:margin-bottom="0.0694in" fo:line-height="100%"/>
      <style:text-properties style:font-name="Calibri" style:font-name-asian="Times New Roman" style:font-name-complex="Calibri" style:letter-kerning="false" fo:font-size="12pt" style:font-size-asian="12pt" style:font-size-complex="12pt" style:language-asian="cs" style:country-asian="CZ"/>
    </style:style>
    <style:style style:name="P10" style:parent-style-name="Normální" style:family="paragraph">
      <style:paragraph-properties fo:text-align="justify" fo:margin-top="0.0694in" fo:margin-bottom="0.0694in" fo:line-height="100%"/>
      <style:text-properties style:font-name="Calibri" style:font-name-asian="Times New Roman" style:font-name-complex="Calibri" style:letter-kerning="false" fo:font-size="12pt" style:font-size-asian="12pt" style:font-size-complex="12pt" style:language-asian="cs" style:country-asian="CZ"/>
    </style:style>
    <style:style style:name="P11" style:parent-style-name="Normální" style:family="paragraph">
      <style:paragraph-properties fo:text-align="justify" fo:margin-top="0.0694in" fo:margin-bottom="0.0694in" fo:line-height="100%"/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cs" style:country-asian="CZ"/>
    </style:style>
    <style:style style:name="P12" style:parent-style-name="Normální" style:family="paragraph">
      <style:paragraph-properties fo:text-align="justify" fo:margin-top="0.0694in" fo:margin-bottom="0.0694in" fo:line-height="100%"/>
      <style:text-properties style:font-name="Calibri" style:font-name-asian="Times New Roman" style:font-name-complex="Calibri" style:letter-kerning="false" fo:font-size="12pt" style:font-size-asian="12pt" style:font-size-complex="12pt" style:language-asian="cs" style:country-asian="CZ"/>
    </style:style>
    <style:style style:name="P13" style:parent-style-name="Normální" style:family="paragraph">
      <style:paragraph-properties fo:text-align="justify" fo:margin-top="0.0694in" fo:margin-bottom="0.0694in" fo:line-height="100%"/>
      <style:text-properties style:font-name="Calibri" style:font-name-asian="Times New Roman" style:font-name-complex="Calibri" style:letter-kerning="false" fo:font-size="12pt" style:font-size-asian="12pt" style:font-size-complex="12pt" style:language-asian="cs" style:country-asian="CZ"/>
    </style:style>
    <style:style style:name="P14" style:parent-style-name="Normální" style:family="paragraph">
      <style:paragraph-properties fo:text-align="justify" fo:margin-top="0.0694in" fo:margin-bottom="0.0694in" fo:line-height="100%"/>
      <style:text-properties style:font-name="Calibri" style:font-name-asian="Times New Roman" style:font-name-complex="Calibri" style:letter-kerning="false" fo:font-size="12pt" style:font-size-asian="12pt" style:font-size-complex="12pt" style:language-asian="cs" style:country-asian="CZ"/>
    </style:style>
    <style:style style:name="P15" style:parent-style-name="Normální" style:family="paragraph">
      <style:paragraph-properties fo:text-align="justify" fo:margin-top="0.0694in" fo:margin-bottom="0.0694in" fo:line-height="100%"/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cs" style:country-asian="CZ"/>
    </style:style>
    <style:style style:name="P16" style:parent-style-name="Normální" style:family="paragraph">
      <style:paragraph-properties fo:text-align="justify" fo:margin-top="0.0694in" fo:margin-bottom="0.0694in" fo:line-height="100%"/>
      <style:text-properties style:font-name="Calibri" style:font-name-asian="Times New Roman" style:font-name-complex="Calibri" style:letter-kerning="false" fo:font-size="12pt" style:font-size-asian="12pt" style:font-size-complex="12pt" style:language-asian="cs" style:country-asian="CZ"/>
    </style:style>
    <style:style style:name="P17" style:parent-style-name="Normální" style:family="paragraph">
      <style:paragraph-properties fo:text-align="justify" fo:margin-top="0.0694in" fo:margin-bottom="0.0694in" fo:line-height="100%"/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cs" style:country-asian="CZ"/>
    </style:style>
    <style:style style:name="P18" style:parent-style-name="Normální" style:family="paragraph">
      <style:paragraph-properties fo:text-align="justify" fo:margin-top="0.0694in" fo:margin-bottom="0.0694in" fo:line-height="100%"/>
      <style:text-properties style:font-name="Calibri" style:font-name-asian="Times New Roman" style:font-name-complex="Calibri" style:letter-kerning="false" fo:font-size="12pt" style:font-size-asian="12pt" style:font-size-complex="12pt" style:language-asian="cs" style:country-asian="CZ"/>
    </style:style>
    <style:style style:name="P19" style:parent-style-name="Normální" style:family="paragraph">
      <style:paragraph-properties fo:text-align="justify"/>
      <style:text-properties style:font-name="Calibri" style:font-name-complex="Calibri"/>
    </style:style>
  </office:automatic-styles>
  <office:body>
    <office:text text:use-soft-page-breaks="true">
      <text:p text:style-name="P1">Medailonek pro volbu do školské rady ZŠ Hradec nad Moravicí</text:p>
      <text:p text:style-name="P2"/>
      <text:p text:style-name="P3"><text:span text:style-name="T4">Martina Kurková</text:span></text:p>
      <text:p text:style-name="P5">Jmenuji se Martina Kurková a pracuji v Městské knihovně a informačním centru Hradec nad Moravicí.<text:s/>Vystudovala jsem Obchodní akademii v Opavě a dále absolvovala American Language Program na Univerzitě v Georgii. Pracovala jsem 5 let v americké advokátní kanceláři Becker a Poliakoff s. r. o. a 5 let v inženýringu Vodafone Czech Repoublic a. s. Pocházím z<text:s/>malé obce Skřipov, kde jsem absolvovala místní základní školu. Před 15 lety jsem se s rodinou přistěhovala do Hradce nad Moravicí z Prahy. Mám tři děti, které všechny navštěvovaly nebo stále navštěvují ZŠ Hradec nad Moravicí.</text:p>
      <text:h text:style-name="P6" text:outline-level="4">Rodinné zázemí a vzdělání mých dětí</text:h>
      <text:h text:style-name="P7" text:outline-level="4">Můj syn je žákem 5. B a moje mladší dcera je v 9. B, přičemž byla nedávno úspěšně přijata <text:s text:c="6"/>na Slezské gymnázium v Opavě. Starší dcera, která absolvovala tuto základní školu, byla jako první v pořadí přijata na Střední pedagogickou školu v Krnově, ale nakonec se rozhodla pro druhou školu gymnázium v Opavě, kde je do současnosti a ve studiu se jí daří. Všechny tři děti jsem zapsala na tuto základní školu, protože pevně věřím v podporu místních organizací a tato škola má pro naši rodinu hluboké kořeny, historii. Navštěvoval ji můj manžel i celá jeho rodina.</text:h>
      <text:h text:style-name="P8" text:outline-level="4">Důvody volby ZŠ Hradec nad Moravicí</text:h>
      <text:p text:style-name="P9">K volbě této školy mě přivedla doporučení od mé rodiny, která měla na školu pozitivní vzpomínky plné humoru a uznání. Sama jsem školu před zápisem navštívila a<text:s/>byla jsem spokojená s jejím vzdělávacím programem, organizací, nabídkou kroužků, příjemným prostředím. Věřím, že i když je vždy co zlepšovat, tato škola má obrovský potenciál, klady <text:s text:c="12"/>a tradici, které stojí za to podporovat. Jsem přesvědčená, že<text:s/>je důležité, aby se děti vzdělávaly v místním prostředí, obklopené lidmi, které denně potkávají. Kvalita vzdělávání, možnost výběru jazyků, moderní přístupy a vybavení školy jsou pro mě klíčové, stejně jako osobní <text:s text:c="13"/>a duševní rozvoj dětí, jejich samostatnost a bezpečné prostředí. To vše jsem viděla jako obrovské plus.</text:p>
      <text:p text:style-name="P10">Souhlasím s tím, že základní škola je základem pro další vzdělání, ale je to také důležité období dětství, formování osobnosti a sociálních vztahů. Chtěla jsem, aby mé děti měly možnost vyrůstat v komunitě, kde navázaly kamarádství již v mateřské školce, a mohly tak denně chodit do blízké školy, být obklopeny bezpečnými ulicemi, krásnou přírodou a rodinným zázemím. Proto jsem se také rozhodli s manželem přestěhovat z Prahy, i když se nám tam ještě narodily obě dcery.<text:s/></text:p>
      <text:h text:style-name="P11" text:outline-level="4">Aktivní účast ve školské radě</text:h>
      <text:p text:style-name="P12">Byla jsem oslovena panem ředitelem, zda bych se nechtěla stát členem školské rady. Mám zájem, aby tato instituce vzkvétala, našla si své místo mezi kvalitními školami v okrese Opava a aby si zachovala svou osobitost a v té vynikla. Chtěla bych i nadále přispět ke zvyšování kvality vzdělávání, rozšíření nabídky volnočasových aktivit pro děti a modernizaci učeben, vybavení <text:s text:c="4"/>a prezentaci školy.</text:p>
      <text:p text:style-name="P13">Přála bych si, aby žáci byli ve škole spokojení<text:s/>a měli přátelské vztahy mezi sebou a s pedagogy. Stejný postoj bych si přála i ve spolupráci rodičů s pedagogy a vedením školy.</text:p>
      <text:p text:style-name="P14">Věřím, že otevřenost, důvěra a spolupráce mezi všemi zúčastněnými stranami mohou přinést pozitivní výsledky a vytvořit kvalitní<text:s/>prostředí pro vzdělávání našich dětí. Společně můžeme<text:s/><text:soft-page-break/>dosáhnout toho, aby ZŠ Hradec nad Moravicí byla školou, na kterou budou všichni pyšní – žáci, rodiče i pedagogové.</text:p>
      <text:h text:style-name="P15" text:outline-level="4">Moje osobní vize a cíle</text:h>
      <text:p text:style-name="P16">Mým cílem je, aby tato škola nejen udržela standard vzdělávání, ale aby se stále zlepšovala <text:s text:c="5"/>a inovovala. Chci podporovat rozvoj nových učebních metod a programů, moderních technologií ve výuce a také rozšiřovat možnosti mimoškolních aktivit, které obohatí život našich dětí. Věřím, že spokojené a motivované děti<text:s/>jsou základem úspěšné školy.</text:p>
      <text:h text:style-name="P17" text:outline-level="4">Závěr</text:h>
      <text:p text:style-name="P18">Jsem přesvědčená, že společnými silami můžeme přispět k tomu, aby naše děti měly nejen kvalitní vzdělání, ale také krásné vzpomínky na své školní léta. Děkuji za vaši důvěru a těším se na další spolupráci ve školské radě.</text:p>
      <text:p text:style-name="P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3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style:style style:name="Normálníweb" style:display-name="Normální (web)" style:family="paragraph" style:parent-style-name="Normální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cs" style:country-asian="CZ" fo:hyphenate="false"/>
    </style:style>
    <style:style style:name="Silné" style:display-name="Silné" style:family="text" style:parent-style-name="Standardnípísmoodstavce">
      <style:text-properties fo:font-weight="bold" style:font-weight-asian="bold" style:font-weight-complex="bold"/>
    </style:style>
    <style:style style:name="line-clamp-1" style:display-name="line-clamp-1" style:family="text" style:parent-style-name="Standardnípísmoodstavce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artina Kurkova</meta:initial-creator>
    <dc:creator>reditel</dc:creator>
    <meta:creation-date>2024-06-14T08:57:00Z</meta:creation-date>
    <dc:date>2024-06-14T08:57:00Z</dc:date>
    <meta:print-date>2024-06-12T11:18:00Z</meta:print-date>
    <meta:template xlink:href="Normal" xlink:type="simple"/>
    <meta:editing-cycles>2</meta:editing-cycles>
    <meta:editing-duration>PT0S</meta:editing-duration>
    <meta:document-statistic meta:page-count="2" meta:paragraph-count="8" meta:word-count="582" meta:character-count="4009" meta:row-count="28" meta:non-whitespace-character-count="3435"/>
  </office:meta>
</office:document-meta>
</file>